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695e4eed788937021b9ca9e46f18585.png"/>
  <manifest:file-entry manifest:media-type="image/svg+xml" manifest:full-path="Pictures/48e5b4781398a637b45520253399c8ec.svg"/>
  <manifest:file-entry manifest:media-type="image/svg+xml" manifest:full-path="Pictures/64819d61cf211be914b7e484953ac36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c695e4eed788937021b9ca9e46f18585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://wiki.loumy.fr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://wiki.loumy.fr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48e5b4781398a637b45520253399c8ec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48e5b4781398a637b45520253399c8ec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48e5b4781398a637b45520253399c8ec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48e5b4781398a637b45520253399c8ec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48e5b4781398a637b45520253399c8ec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64819d61cf211be914b7e484953ac362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1:49</meta:creation-date>
    <dc:creator>Generated</dc:creator>
    <dc:date>2026-09-08T13::01:49</dc:date>
    <dc:language>en-US</dc:language>
    <meta:editing-cycles>1</meta:editing-cycles>
    <meta:editing-duration>PT0S</meta:editing-duration>
    <dc:title>wiki:dokuwiki</dc:title>
  </office:meta>
</office:document-meta>
</file>